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left="0.423cm" fo:margin-right="0.423cm" fo:margin-top="0.423cm" fo:margin-bottom="0.423cm" fo:text-indent="0cm" style:auto-text-indent="false"/>
    </style:style>
    <style:style style:name="P2" style:family="paragraph" style:parent-style-name="Text_20_body">
      <style:paragraph-properties fo:margin-left="0.423cm" fo:margin-right="0.423cm" fo:margin-top="0.423cm" fo:margin-bottom="0.423cm" fo:text-indent="0cm" style:auto-text-indent="false"/>
      <style:text-properties fo:font-weight="normal"/>
    </style:style>
    <style:style style:name="P3" style:family="paragraph" style:parent-style-name="Heading_20_2">
      <style:text-properties fo:font-size="15pt" fo:font-weight="bold"/>
    </style:style>
    <style:style style:name="P4" style:family="paragraph" style:parent-style-name="Heading_20_2">
      <style:text-properties fo:font-size="12pt" fo:font-weight="bold" style:font-size-asian="12pt" style:font-size-complex="12pt"/>
    </style:style>
    <style:style style:name="P5" style:family="paragraph" style:parent-style-name="Heading_20_2">
      <style:text-properties fo:font-size="13pt" fo:font-weight="bold" style:font-size-asian="13pt" style:font-size-complex="13pt"/>
    </style:style>
    <style:style style:name="P6" style:family="paragraph" style:parent-style-name="Text_20_body">
      <style:paragraph-properties fo:margin-left="0cm" fo:margin-right="0cm" fo:margin-top="0cm" fo:margin-bottom="0cm" fo:text-indent="0cm" style:auto-text-indent="false"/>
    </style:style>
    <style:style style:name="P7" style:family="paragraph" style:parent-style-name="Text_20_body">
      <style:paragraph-properties fo:margin-left="0cm" fo:margin-right="0cm" fo:margin-top="0cm" fo:margin-bottom="0cm" fo:text-indent="0cm" style:auto-text-indent="false"/>
      <style:text-properties fo:font-weight="normal"/>
    </style:style>
    <style:style style:name="P8" style:family="paragraph" style:parent-style-name="Text_20_body">
      <style:paragraph-properties fo:margin-left="0cm" fo:margin-right="0cm" fo:margin-top="0cm" fo:margin-bottom="0cm" fo:text-indent="0cm" style:auto-text-indent="false"/>
      <style:text-properties fo:font-size="13pt" fo:font-weight="bold" style:font-size-asian="13pt" style:font-size-complex="13pt"/>
    </style:style>
    <style:style style:name="P9" style:family="paragraph" style:parent-style-name="Heading_20_2">
      <style:paragraph-properties fo:margin-left="0cm" fo:margin-right="0cm" fo:margin-top="0cm" fo:margin-bottom="0cm" fo:text-indent="0cm" style:auto-text-indent="false"/>
      <style:text-properties fo:font-size="13pt" fo:font-weight="bold" style:font-size-asian="13pt" style:font-size-complex="13pt"/>
    </style:style>
    <style:style style:name="P10" style:family="paragraph" style:parent-style-name="Text_20_body">
      <style:text-properties fo:font-size="13pt" fo:font-weight="bold" style:font-size-asian="13pt" style:font-size-complex="13pt"/>
    </style:style>
    <style:style style:name="P11" style:family="paragraph" style:parent-style-name="Text_20_body">
      <style:paragraph-properties fo:margin-top="0cm" fo:margin-bottom="0cm"/>
    </style:style>
    <style:style style:name="P12" style:family="paragraph" style:parent-style-name="Heading_20_3">
      <style:text-properties fo:font-size="13pt" fo:font-weight="bold" style:font-size-asian="13pt" style:font-size-complex="13pt"/>
    </style:style>
    <style:style style:name="P13" style:family="paragraph" style:parent-style-name="Text_20_body" style:list-style-name="L1">
      <style:paragraph-properties fo:line-height="100%"/>
    </style:style>
    <style:style style:name="P14" style:family="paragraph" style:parent-style-name="Text_20_body" style:list-style-name="L2"/>
    <style:style style:name="P15" style:family="paragraph" style:parent-style-name="Text_20_body" style:list-style-name="L3"/>
    <style:style style:name="P16" style:family="paragraph" style:parent-style-name="Text_20_body" style:list-style-name="L4"/>
    <style:style style:name="P17" style:family="paragraph" style:parent-style-name="Text_20_body" style:list-style-name="L5"/>
    <style:style style:name="P18" style:family="paragraph" style:parent-style-name="Text_20_body" style:list-style-name="L9"/>
    <style:style style:name="P19" style:family="paragraph" style:parent-style-name="Text_20_body" style:list-style-name="L10"/>
    <style:style style:name="P20" style:family="paragraph" style:parent-style-name="Text_20_body" style:list-style-name="L11"/>
    <style:style style:name="P21" style:family="paragraph" style:parent-style-name="Text_20_body" style:list-style-name="L12"/>
    <style:style style:name="P22" style:family="paragraph" style:parent-style-name="Text_20_body" style:list-style-name="L1">
      <style:paragraph-properties fo:margin-top="0cm" fo:margin-bottom="0cm" fo:line-height="100%"/>
    </style:style>
    <style:style style:name="P23" style:family="paragraph" style:parent-style-name="Text_20_body" style:list-style-name="L2">
      <style:paragraph-properties fo:margin-top="0cm" fo:margin-bottom="0cm"/>
    </style:style>
    <style:style style:name="P24" style:family="paragraph" style:parent-style-name="Text_20_body" style:list-style-name="L3">
      <style:paragraph-properties fo:margin-top="0cm" fo:margin-bottom="0cm"/>
    </style:style>
    <style:style style:name="P25" style:family="paragraph" style:parent-style-name="Text_20_body" style:list-style-name="L4">
      <style:paragraph-properties fo:margin-top="0cm" fo:margin-bottom="0cm"/>
    </style:style>
    <style:style style:name="P26" style:family="paragraph" style:parent-style-name="Text_20_body" style:list-style-name="L5">
      <style:paragraph-properties fo:margin-top="0cm" fo:margin-bottom="0cm"/>
    </style:style>
    <style:style style:name="P27" style:family="paragraph" style:parent-style-name="Text_20_body" style:list-style-name="L6">
      <style:paragraph-properties fo:margin-top="0cm" fo:margin-bottom="0cm"/>
    </style:style>
    <style:style style:name="P28" style:family="paragraph" style:parent-style-name="Text_20_body" style:list-style-name="L6">
      <style:paragraph-properties fo:margin-top="0cm" fo:margin-bottom="0cm" fo:text-align="start" style:justify-single-word="false"/>
    </style:style>
    <style:style style:name="P29" style:family="paragraph" style:parent-style-name="Text_20_body" style:list-style-name="L7">
      <style:paragraph-properties fo:margin-top="0cm" fo:margin-bottom="0cm"/>
    </style:style>
    <style:style style:name="P30" style:family="paragraph" style:parent-style-name="Text_20_body" style:list-style-name="L8">
      <style:paragraph-properties fo:margin-top="0cm" fo:margin-bottom="0cm"/>
      <style:text-properties fo:font-weight="bold"/>
    </style:style>
    <style:style style:name="P31" style:family="paragraph" style:parent-style-name="Text_20_body" style:list-style-name="L9">
      <style:paragraph-properties fo:margin-top="0cm" fo:margin-bottom="0cm"/>
    </style:style>
    <style:style style:name="P32" style:family="paragraph" style:parent-style-name="Text_20_body" style:list-style-name="L10">
      <style:paragraph-properties fo:margin-top="0cm" fo:margin-bottom="0cm"/>
    </style:style>
    <style:style style:name="P33" style:family="paragraph" style:parent-style-name="Text_20_body" style:list-style-name="L11">
      <style:paragraph-properties fo:margin-top="0cm" fo:margin-bottom="0cm"/>
    </style:style>
    <style:style style:name="P34" style:family="paragraph" style:parent-style-name="Text_20_body" style:list-style-name="L12">
      <style:paragraph-properties fo:margin-top="0cm" fo:margin-bottom="0cm"/>
    </style:style>
    <style:style style:name="T1" style:family="text">
      <style:text-properties fo:font-weight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fo:font-weight="normal"/>
    </style:style>
    <style:style style:name="T4" style:family="text">
      <style:text-properties fo:font-size="12pt" style:font-size-asian="12pt" style:font-size-complex="12pt"/>
    </style:style>
    <style:style style:name="T5" style:family="text">
      <style:text-properties fo:font-size="12pt" fo:font-weight="bold" style:font-size-asian="12pt" style:font-size-complex="12pt"/>
    </style:style>
    <style:style style:name="T6" style:family="text">
      <style:text-properties fo:font-size="13pt" style:font-size-asian="13pt" style:font-size-complex="13pt"/>
    </style:style>
    <style:style style:name="T7" style:family="text">
      <style:text-properties fo:font-size="15pt" fo:font-weight="bold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0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2" text:outline-level="3">REGULAMIN</text:h>
      <text:h text:style-name="P3" text:outline-level="2"><text:s text:c="15"/><text:span text:style-name="T6">Jesiennych Mistrzostw Nordic Walking i Marszu Bez Kijów</text:span></text:h>
      <text:h text:style-name="P3" text:outline-level="2">1.<text:span text:style-name="T4"> Cel imprezy</text:span></text:h>
      <text:list xml:id="list5121842346529964983" text:style-name="L1">
        <text:list-item>
          <text:p text:style-name="P22">Propagowanie marszu Nordic Walking oraz tradycyjnego chodu jako formy zdrowego ruchu.</text:p>
        </text:list-item>
        <text:list-item>
          <text:p text:style-name="P22">Aktywizacja fizyczna młodzieży, dorosłych oraz seniorów.</text:p>
        </text:list-item>
        <text:list-item>
          <text:p text:style-name="P22">Promocja walorów rekreacyjnych i przyrodniczych Działdowa.</text:p>
        </text:list-item>
        <text:list-item>
          <text:p text:style-name="P13">Integracja mieszkańców i sympatyków aktywnego spędzania czasu jesienią.</text:p>
        </text:list-item>
      </text:list>
      <text:h text:style-name="P3" text:outline-level="2">2. <text:span text:style-name="T4">Organizatorzy, partnerzy i patronat</text:span></text:h>
      <text:list xml:id="list4510228513861180603" text:style-name="L2">
        <text:list-item>
          <text:p text:style-name="P23"><text:span text:style-name="T1">Organizator Główny</text:span>: Stowarzyszenie Nordic Team Działdowo.</text:p>
        </text:list-item>
        <text:list-item>
          <text:p text:style-name="P23"><text:span text:style-name="T1">Współorganizator</text:span>: Miejski Ośrodek Sportu i Rekreacji (MOSiR) Działdowo.</text:p>
        </text:list-item>
        <text:list-item>
          <text:p text:style-name="P23"><text:span text:style-name="T1">Wsparcie Organizacyjne</text:span>: Gmina Działdowo - Ochotnicza Straż Pożarna (OSP) .</text:p>
        </text:list-item>
        <text:list-item>
          <text:p text:style-name="P14"><text:span text:style-name="T1">Patronat Honorowy</text:span>: Starosta Działdowski- Paweł Cieśliński</text:p>
        </text:list-item>
      </text:list>
      <text:h text:style-name="P5" text:outline-level="2">3. <text:span text:style-name="T4">Termin i miejsce</text:span></text:h>
      <text:list xml:id="list5290715274416184261" text:style-name="L3">
        <text:list-item>
          <text:p text:style-name="P24"><text:span text:style-name="T1">Data</text:span>: <text:span text:style-name="T2">18 października 2026 roku (niedziela).</text:span></text:p>
        </text:list-item>
        <text:list-item>
          <text:p text:style-name="P24"><text:span text:style-name="T1">Miejsce</text:span>: <text:span text:style-name="T2">Działdowo, polana za boiskiem do baseballa przy ul. Świerkowej.</text:span></text:p>
        </text:list-item>
        <text:list-item>
          <text:p text:style-name="P24"><text:span text:style-name="T1">Biuro zawodów</text:span>: Czynne na miejscu w godzinach <text:span text:style-name="T1">9:00 – 10:15</text:span>.</text:p>
        </text:list-item>
        <text:list-item>
          <text:p text:style-name="P24">Rozgrzewka godz.10,30. <text:s/>, godz 10:50 Uroczyste otewarcie zawodów.</text:p>
        </text:list-item>
        <text:list-item>
          <text:p text:style-name="P15"><text:span text:style-name="T1">Godzina startu</text:span>: <text:span text:style-name="T1">11:00</text:span> (wspólny start dla Nordic Walking oraz Marszu bez kijów).</text:p>
        </text:list-item>
      </text:list>
      <text:h text:style-name="P5" text:outline-level="2">4. <text:span text:style-name="T4">Dystans, trasa i pomiar czasu</text:span></text:h>
      <text:list xml:id="list4127179718509075517" text:style-name="L4">
        <text:list-item>
          <text:p text:style-name="P25"><text:span text:style-name="T1">Dystans</text:span>: <text:s/>ok. 5 km. ( dwie pętle po ok 2.5 km)</text:p>
        </text:list-item>
        <text:list-item>
          <text:p text:style-name="P25"><text:span text:style-name="T1">Trasa</text:span>: Ścieżki naturalne, teren leśny i gruntowy w pobliżu polany. Trasa będzie oznakowana taśmami.Trasy marszu bez atestu PZLA.</text:p>
        </text:list-item>
        <text:list-item>
          <text:p text:style-name="P25"><text:span text:style-name="T1">Pomiar czasu</text:span>: Zawody będą mierzone ręcznie przez sędziów Organizatora.</text:p>
        </text:list-item>
        <text:list-item>
          <text:p text:style-name="P16"><text:span text:style-name="T1">Zasada klasyfikacji</text:span>: O miejscu na Mecie decyduje kolejność fizycznego przekroczenia linii mety (kto pierwszy, ten lepszy).</text:p>
        </text:list-item>
        <text:list-item>
          <text:p text:style-name="P16">P<text:span text:style-name="T2">odczas zawodów obowiązują zasady fair play. Podbieganie na trasie <text:s/>w <text:s/>marszu NW <text:s text:c="3"/>i marszu bez kijów będzie skutkowało dyskwalifikacją zawodnika.</text:span></text:p>
        </text:list-item>
      </text:list>
      <text:h text:style-name="P5" text:outline-level="2">5. <text:span text:style-name="T4">Warunki uczestnictwa</text:span></text:h>
      <text:list xml:id="list6285993749470920173" text:style-name="L5">
        <text:list-item>
          <text:p text:style-name="P26">Wydarzenie ma charakter otwarty dla młodzieży, dorosłych oraz seniorów.</text:p>
        </text:list-item>
        <text:list-item>
          <text:p text:style-name="P26">Minimalny wiek uczestnika to 12 lat (w oparciu o kategorie wiekowe).</text:p>
        </text:list-item>
        <text:list-item>
          <text:p text:style-name="P26">Osoby niepełnoletnie mogą wystartować wyłącznie za pisemną zgodą rodzica lub opiekuna prawnego. Druk do pobrania lub w biurze zawodów.</text:p>
        </text:list-item>
        <text:list-item>
          <text:p text:style-name="P26">Każdy uczestnik startuje na własną odpowiedzialność. Podpisuje oświadczenie o braku przeciwwskazań zdrowotnych w biurze zawodów.</text:p>
        </text:list-item>
        <text:list-item>
          <text:p text:style-name="P17">Uczestnicy kategorii Nordic Walking muszą posiadać własne kije do marszu.Każdy zawodnik jest zobowiązany do przymocowania numeru startowego na wysokości klatki piersiowej, w sposób widoczny.</text:p>
        </text:list-item>
      </text:list>
      <text:h text:style-name="P4" text:outline-level="2"><text:soft-page-break/>6. Zgłoszenia, opłaty i numery startowe.</text:h>
      <text:list xml:id="list3160229509746709447" text:style-name="L6">
        <text:list-item>
          <text:p text:style-name="P27"><text:span text:style-name="T1">Limit uczestników</text:span>: t<text:span text:style-name="T2">o <text:s/>60 osób (łącznie dla obu konkurencji). Decyduje kolejność zgłoszeń.</text:span></text:p>
        </text:list-item>
        <text:list-item>
          <text:p text:style-name="P27"><text:span text:style-name="T1">Opłata startowa</text:span>: Wynosi <text:span text:style-name="T1">20 zł</text:span> od każdego uczestnika <text:s/>wpłata na konto Stowarzyszenia.</text:p>
        </text:list-item>
        <text:list-item>
          <text:p text:style-name="P27"><text:span text:style-name="T1">Wydawanie pakietów</text:span>: Wszyscy uczestnicy (zapisani mailowo i dokonaniu opłaty startowej <text:s/>-muszą odebrać pakiet startowy w biurze zawodów w godzinach <text:span text:style-name="T1">9:00 – 10:15</text:span>.</text:p>
        </text:list-item>
        <text:list-item>
          <text:p text:style-name="P27"><text:span text:style-name="T1">Zapisy i płatności realizowane są na dwa sposoby</text:span>:</text:p>
          <text:list>
            <text:list-item>
              <text:p text:style-name="P27"><text:span text:style-name="T1">Zgłoszenia mailowe ( zapisy <text:s/>przed <text:s/>zawodami i opłata do dnia 13.10.2026)</text:span>:</text:p>
              <text:list>
                <text:list-item>
                  <text:p text:style-name="P27">Zgłoszenia przyjmowane są na adres e-mail: <text:a xlink:type="simple" xlink:href="mailto:Nordic12@interia.pl" text:style-name="Internet_20_link" text:visited-style-name="Visited_20_Internet_20_Link"><text:span text:style-name="T1">Nordic12@interia.pl</text:span></text:a>. Kontakt do Przedstawiciela Stowarzyszenia : Szmit Elżbeta 502 987 804</text:p>
                </text:list-item>
                <text:list-item>
                  <text:p text:style-name="P28">W treści zgoszenia należy podać: imię i nazwisko, miejscowość , data urodzenia oraz kategorię w której startujesz tj. NW <text:s/>lub <text:s/>Marsz bez kijów),</text:p>
                </text:list-item>
                <text:list-item>
                  <text:p text:style-name="P27">Wpłaty na konto bankowe Stowarzyszenia należy dokonać najpóźniej <text:span text:style-name="T1">do dnia 13.10.2026 r.</text:span></text:p>
                </text:list-item>
                <text:list-item>
                  <text:p text:style-name="P27"><text:span text:style-name="T1">Dane do przelewu</text:span>:</text:p>
                  <text:list>
                    <text:list-item>
                      <text:p text:style-name="P27">Bank: <text:span text:style-name="T1">Bank Pekao S.A.</text:span></text:p>
                    </text:list-item>
                    <text:list-item>
                      <text:p text:style-name="P27">Numer konta: <text:span text:style-name="T1">19 1240 5338 1111 0011 5243 4149</text:span></text:p>
                    </text:list-item>
                    <text:list-item>
                      <text:p text:style-name="P27">Tytuł przelewu: o<text:span text:style-name="T1">płata za <text:s/>zawody i <text:s/>Imię i Nazwisko zawodnika.</text:span></text:p>
                    </text:list-item>
                  </text:list>
                </text:list-item>
              </text:list>
            </text:list-item>
          </text:list>
        </text:list-item>
      </text:list>
      <text:p text:style-name="P11"><text:span text:style-name="T1"><text:tab/> <text:s text:c="7"/>. <text:s/></text:span><text:span text:style-name="T2">Dokonanie opłaty rejestracyjnej, o której <text:s/>mowa, jest jednoznaczne z <text:tab/>akceptacją <text:s text:c="3"/><text:tab/><text:tab/><text:tab/>niniejszego Regulaminu.</text:span></text:p>
      <text:list xml:id="list33529154" text:continue-numbering="true" text:style-name="L6">
        <text:list-item>
          <text:list>
            <text:list-item>
              <text:p text:style-name="P27"><text:span text:style-name="T1">Zgłoszenia w Biurze Zawodów (W dniu zawodów)</text:span>:</text:p>
              <text:p text:style-name="P27">- W przypadku wolnych miejsc startowych , <text:s/>będzie <text:s/>możliwość zapisania się osobiście na miejscu w dniu 18.10.2026 r. w godzinach pracy biura <text:s/>zawodów (<text:span text:style-name="T1">9:00 – 10:15</text:span>).Opłatę startową w wysokości <text:span text:style-name="T1">20 zł</text:span> należy wówczas uiścić gotówką. Organizator nie zwraca opłaty startowej w przypadku rezygnacji zawodnika.</text:p>
            </text:list-item>
          </text:list>
        </text:list-item>
      </text:list>
      <text:p text:style-name="P11"><text:s text:c="17"/></text:p>
      <text:h text:style-name="P4" text:outline-level="2">7. Kategorie, klasyfikacje </text:h>
      <text:p text:style-name="P10"><text:s text:c="4"/><text:span text:style-name="T4">Po przekroczeniu mety wszyscy zawodnicy otrzymają pamiątkowy medal.</text:span></text:p>
      <text:p text:style-name="P2">Zawody zostaną przeprowadzone w dwóch <text:s/>konkurencjach: <text:span text:style-name="T1">Nordic Walking (NW)</text:span> oraz <text:span text:style-name="T1">Marsz bez kijów</text:span>. Organizator przyznaje statuetki w następujących klasyfikacjach:</text:p>
      <text:h text:style-name="P4" text:outline-level="2">A. Klasyfikacja OPEN (dla obu konkurencji)</text:h>
      <text:p text:style-name="P2">Statuetki otrzymują <text:s/>zawodnicy <text:s/>(miejsca 1–3) z podziałem:</text:p>
      <text:list xml:id="list93587583503001343" text:style-name="L7">
        <text:list-item>
          <text:p text:style-name="P29">OPEN Kobiety/ Mężczyźni <text:s/>(miejsca 1-3)– <text:s/>w Nordic Walking</text:p>
        </text:list-item>
        <text:list-item>
          <text:p text:style-name="P29">OPEN Kobiety/ Mężczyźni ( miejsca 1-3)– Marsz bez kijów</text:p>
        </text:list-item>
      </text:list>
      <text:h text:style-name="P4" text:outline-level="2">B. Kategorie Wiekowe ( dla dyscypliny Nordic Walking)</text:h>
      <text:p text:style-name="P2">Uczestnicy konkurencji Nordic Walking otrzymają <text:s/>statuetki za miejsca 1–3 ,z podziałem na <text:s/>grupy wiekowe - (Kobiety i Mężczyźni): decyduje rok urodzenia.</text:p>
      <text:list xml:id="list5232213583461353657" text:style-name="L8">
        <text:list-item>
          <text:p text:style-name="P30">K / M 12–29 lat - <text:s/>Rocznik ( 2014-1997)</text:p>
        </text:list-item>
        <text:list-item>
          <text:p text:style-name="P30">K / M 30–39 - <text:s text:c="2"/>rocznik (1996-1987)</text:p>
        </text:list-item>
        <text:list-item>
          <text:p text:style-name="P30">K / M 40–49- <text:s text:c="3"/>rocznik (1986-1977)</text:p>
        </text:list-item>
        <text:list-item>
          <text:p text:style-name="P30">K / M 50–59- <text:s text:c="3"/>rocznik <text:s/>(1976- 1967)</text:p>
        </text:list-item>
        <text:list-item>
          <text:p text:style-name="P30">K / M 60–69 - <text:s text:c="2"/>rocznik <text:s/>(1966- 1957) </text:p>
          <text:p text:style-name="P30"><text:soft-page-break/>K / M 70+ <text:s text:c="8"/>rocznik 1956 i <text:s text:c="2"/>więcej.</text:p>
        </text:list-item>
      </text:list>
      <text:p text:style-name="P1"><text:span text:style-name="Emphasis"><text:span text:style-name="T3">Uwaga: Zawodnicy, którzy zajmą miejsca 1–3 w klasyfikacji OPEN, nie są brani pod uwagę w kategoriach wiekowych (nagrody nie dublują się).</text:span></text:span></text:p>
      <text:h text:style-name="P9" text:outline-level="2"><text:span text:style-name="T4">C</text:span>. <text:span text:style-name="T4">Klasyfikacje Specjalne</text:span> :</text:h>
      <text:p text:style-name="P8"/>
      <text:p text:style-name="P7">Organizator przyzna pamiątkowe statuetki dla:</text:p>
      <text:p text:style-name="P6"><text:span text:style-name="T1">-Najmłodszy/a/i <text:s/>Najstarszy/a/ <text:s/>Uczestnik Zawodów</text:span> - K/M (weryfikowane na podstawie daty urodzenia).</text:p>
      <text:h text:style-name="Heading_20_2" text:outline-level="2"><text:span text:style-name="T5">D</text:span><text:span text:style-name="T7">. </text:span><text:span text:style-name="T5">Losowanie Nagród (Dla wszystkich uczestników)</text:span></text:h>
      <text:list xml:id="list9204474727663894335" text:style-name="L9">
        <text:list-item>
          <text:p text:style-name="P31">Po oficjalnym zakończeniu marszu i ceremonii dekoracji odbędzie się <text:span text:style-name="T1">losowanie upominków rzeczowych</text:span> wśród wszystkich zweryfikowanych uczestników zawodów.</text:p>
        </text:list-item>
        <text:list-item>
          <text:p text:style-name="P31">Losowanie odbywa się na podstawie przypisanych zawodnikom <text:span text:style-name="T1">numerów startowych</text:span>.</text:p>
        </text:list-item>
        <text:list-item>
          <text:p text:style-name="P31"><text:span text:style-name="T1">Główną nagrodą w losowaniu jest rower</text:span>.</text:p>
        </text:list-item>
        <text:list-item>
          <text:p text:style-name="P18">Warunkiem odebrania wylosowanej nagrody (w tym roweru) jest faktyczna<text:span text:style-name="T1"> obecność uczestnika podczas losowania i okazanie swojego <text:s/>numeru startowego</text:span>. W przypadku nieobecności zawodnika lub braku <text:s/>numeru startowego, nagroda przechodzi na kolejną wylosowaną osobę.</text:p>
        </text:list-item>
      </text:list>
      <text:h text:style-name="P4" text:outline-level="2">8. Świadczenia organizatora</text:h>
      <text:p text:style-name="P2">W ramach zgłoszenia każdy uczestnik otrzyma:</text:p>
      <text:list xml:id="list2540759462323569139" text:style-name="L10">
        <text:list-item>
          <text:p text:style-name="P32">Numer startowy (niezbędny do udziału w losowaniu nagród).</text:p>
        </text:list-item>
        <text:list-item>
          <text:p text:style-name="P32">Pamiątkowy medal na mecie, </text:p>
        </text:list-item>
        <text:list-item>
          <text:p text:style-name="P32"><text:span text:style-name="T1">Ciepły posiłek regeneracyjny</text:span>.</text:p>
        </text:list-item>
        <text:list-item>
          <text:p text:style-name="P32"><text:span text:style-name="T1">Wodę, kawę oraz ciasto</text:span>.</text:p>
        </text:list-item>
        <text:list-item>
          <text:p text:style-name="P19">Opiekę medyczną podczas zawodów.</text:p>
        </text:list-item>
      </text:list>
      <text:h text:style-name="P3" text:outline-level="2"><text:span text:style-name="T4">9</text:span>. <text:span text:style-name="T4">Ochrona danych osobowych</text:span></text:h>
      <text:list xml:id="list1784870848036437812" text:style-name="L11">
        <text:list-item>
          <text:p text:style-name="P33">Uczestnicy wyrażają zgodę na przetwarzanie danych osobowych na potrzeby organizacji imprezy i publikacji wyników.</text:p>
        </text:list-item>
        <text:list-item>
          <text:p text:style-name="P20">Udział w zawodach oznacza zgodę na bezpłatne wykorzystanie wizerunku w materiałach foto i wideo Organizatorów i Patronów.</text:p>
        </text:list-item>
      </text:list>
      <text:h text:style-name="P4" text:outline-level="2">10. Postanowienia końcowe</text:h>
      <text:list xml:id="list113603207299954971" text:style-name="L12">
        <text:list-item>
          <text:p text:style-name="P34">Marsz odbędzie się bez względu na warunki atmosferyczne.</text:p>
        </text:list-item>
        <text:list-item>
          <text:p text:style-name="P34">Za rzeczy zagubione Organizatorzy nie ponoszą odpowiedzialności.</text:p>
        </text:list-item>
        <text:list-item>
          <text:p text:style-name="P21">Ostateczna interpretacja regulaminu należy do Stowarzyszenia Nordic Team Działdowo.</text:p>
        </text:list-item>
      </text:list>
      <text:p text:style-name="Text_20_body"/>
      <text:p text:style-name="Text_20_body"/>
      <text:p text:style-name="Text_20_body"/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MS Mincho" style:font-size-asian="18pt" style:font-weight-asian="bold" style:font-name-complex="Tahoma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7.112cm" fo:text-indent="-0.762cm" fo:margin-left="7.11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7.366cm" fo:text-indent="-1.016cm" fo:margin-left="7.36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7.62cm" fo:text-indent="-1.27cm" fo:margin-left="7.62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7.874cm" fo:text-indent="-1.524cm" fo:margin-left="7.87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8.128cm" fo:text-indent="-1.778cm" fo:margin-left="8.12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8.382cm" fo:text-indent="-2.032cm" fo:margin-left="8.38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8.636cm" fo:text-indent="-2.286cm" fo:margin-left="8.63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8.89cm" fo:text-indent="-2.54cm" fo:margin-left="8.89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9.144cm" fo:text-indent="-2.794cm" fo:margin-left="9.14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9.398cm" fo:text-indent="-3.048cm" fo:margin-left="9.39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1.191cm" fo:margin-right="1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3H32M1S</meta:editing-duration>
    <meta:editing-cycles>27</meta:editing-cycles>
    <meta:generator>OpenOffice/4.1.16$Win32 OpenOffice.org_project/4116m3$Build-9816</meta:generator>
    <dc:date>2026-09-06T13:25:20.08</dc:date>
    <meta:print-date>2026-08-30T19:47:12.23</meta:print-date>
    <meta:document-statistic meta:table-count="0" meta:image-count="0" meta:object-count="0" meta:page-count="3" meta:paragraph-count="85" meta:word-count="899" meta:character-count="6220"/>
    <meta:user-defined meta:name="Info 1"/>
    <meta:user-defined meta:name="Info 2"/>
    <meta:user-defined meta:name="Info 3"/>
    <meta:user-defined meta:name="Info 4"/>
  </office:meta>
</office:document-meta>
</file>