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/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text:tab/><text:tab/><text:tab/><text:tab/><text:tab/>OŚWIADCZENIE</text:p>
      <text:p text:style-name="Standard"><text:line-break/>Ja, …………………………………………………………………........, <text:s text:c="2"/>oświadczam że:</text:p>
      <text:p text:style-name="Standard">• mój stan zdrowia pozwala mi na wzięcie udziału w zawodach sportowych – Jesienne Mistrzostwa Nordic Walking i Marsz bez kijów na dystansie około 5 km dla młodzieży, dorosłych i seniorów <text:s/></text:p>
      <text:p text:style-name="Standard">w <text:s/>dniu 18.10.2026r. oraz nie istnieją żadne przeciwwskazania medyczne do udziału w nich.<text:line-break/>• startuję na własną odpowiedzialność i jestem świadomy ryzyka związanego ze startem<text:line-break/>w zawodach.<text:line-break/>Jednocześnie oświadczam, że zapoznałam/zapoznałem się z treścią regulaminu zawodów i w<text:line-break/>pełni akceptuję zapisy w nim zawarte.</text:p>
      <text:p text:style-name="Standard"><text:line-break/>Działdowo, data…18.10.2026r.. <text:s text:c="2"/>…...............................................................................................<text:line-break/><text:tab/><text:tab/><text:tab/><text:tab/><text:tab/><text:tab/><text:tab/>(podpis)</text:p>
      <text:p text:style-name="Standard"><text:line-break/>W związku z przekazaniem danych osobowych podczas zapisów na zawody <text:s/></text:p>
      <text:p text:style-name="Standard"><text:s/>na rzecz Stowarzyszenia Nordic Team Działdowo, informujemy:<text:line-break/>1. Administratorem Pani/Pana danych osobowych jest Stowarzyszenie Nordic Team Działdowo (dalej:„ADMINISTRATOR”), z siedzibą: ul. Zamkowa 6, 13-200 Działdowo.<text:line-break/>Z Administratorem można się kontaktować pisemnie, za pomocą poczty tradycyjnej na adres: ul. Zamkowa 6, 13-200 Działdowo lub drogą e-mailową pod adresem: Nordic 12@interia.pl<text:line-break/>2. <text:s/>Pani/Pana dane osobowe są przetwarzane na podstawie art. 6 ust. 1 lit. a b i c Rozporządzenia Parlamentu Europejskiego i Rady (UE) 2016/679 z dnia 27 kwietnia 2016 r. w sprawie ochrony osób fizycznych w związku z<text:line-break/>przetwarzaniem danych osobowych i w sprawie swobodnego przepływu takich danych oraz uchylenia dyrektywy 95/46/WE (ogólne rozporządzenie o ochronie danych), tj. w oparciu o zgodę osoby, której dane dotyczą.<text:line-break/>3. Przetwarzanie odbywa się w związku z udziałem w wydarzeniu Jesienne Mistrzostwa Nordic Walking i Marsz bez kijów, a także publikacją wizerunku na stronie internetowej i portalach społecznościowych Administratora.<text:line-break/>4. Dane osobowe nie pochodzą od stron trzecich.<text:line-break/>5. Administrator nie zamierza przekazywać danych do państwa trzeciego lub organizacji międzynarodowej.<text:line-break/>6. Administrator będzie przekazywał dane osobowe innym podmiotom, tylko na podstawie przepisów prawa oraz innym podmiotom, o ile zaistnieje taka konieczność, na podstawie umów powierzenia.<text:line-break/>7. Dane osobowe będą przetwarzane przez Administratora zgodnie z obowiązującymi przepisami prawa lub do momentu żądania zaprzestania przetwarzania danych osoby, której dane dotyczą.<text:line-break/>8. Osoba, której dane dotyczą ma prawo do żądania od administratora dostępu do danych osobowych, ich sprostowania, usunięcia lub ograniczenia przetwarzania oraz o prawo do wniesienia sprzeciwu wobec przetwarzania, a także prawo do przenoszenia danych.<text:line-break/>9. Podanie danych osobowych jest wymogiem do złożenia karty kwalifikacyjnej wydarzenia. <text:s/></text:p>
      <text:p text:style-name="Standard"><text:s/>Nie podanie <text:s/>ich spowoduje brak możliwości udziału w wydarzeniu.<text:line-break/>10. Administrator nie przewiduje zautomatyzowanego podejmowania decyzji. </text:p>
      <text:p text:style-name="Standard"><text:tab/><text:tab/> </text:p>
      <text:p text:style-name="Standard"><text:s text:c="23"/>Wyrażam zgodę na przetwarzanie danych osobowych <text:s/></text:p>
      <text:p text:style-name="Standard"/>
      <text:p text:style-name="Standard"/>
      <text:p text:style-name="Standard"><text:s text:c="83"/>.......…………………………………….<text:line-break/><text:tab/><text:tab/><text:tab/><text:tab/><text:tab/><text:tab/><text:tab/><text:tab/><text:tab/>(podpis)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10M39S</meta:editing-duration>
    <meta:editing-cycles>3</meta:editing-cycles>
    <meta:generator>OpenOffice/4.1.16$Win32 OpenOffice.org_project/4116m3$Build-9816</meta:generator>
    <dc:date>2026-08-30T20:14:55.38</dc:date>
    <meta:document-statistic meta:table-count="0" meta:image-count="0" meta:object-count="0" meta:page-count="1" meta:paragraph-count="11" meta:word-count="376" meta:character-count="3020"/>
    <meta:user-defined meta:name="Info 1"/>
    <meta:user-defined meta:name="Info 2"/>
    <meta:user-defined meta:name="Info 3"/>
    <meta:user-defined meta:name="Info 4"/>
  </office:meta>
</office:document-meta>
</file>